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Westlandgracht 239-3 1059TR Amsterdam</text:p>
      <text:section text:name="zakelijke-mededeling_id1-3-2" text:style-name="zakelijke-mededeling">
        <text:section text:name="zakelijke-mededeling-tekst_id1-3-2-1" text:style-name="zakelijke-mededeling-tekst">
          <text:section text:name="tekst_id1-3-2-1-1" text:style-name="tekst">
            <text:p text:style-name="common-al">Omschrijving: maken van een interne trap op de derde verdieping, het veranderen van de indeling op de derde verdieping, het maken van een constructieve muurdoorbraak op de vierde verdieping, het omzetten van bergingen naar verblijfsruimten op de vierde verdieping en deze bouwkundig samenvoegen met de bestaande woning op de derde verdieping</text:p>
            <text:p text:style-name="common-al">Besluit: verleend</text:p>
            <text:p text:style-name="common-al">Besluit verzonden op: 28-07-2026</text:p>
            <text:p text:style-name="common-al">Zaakadres: Westlandgracht 239-3 1059TR Amsterdam</text:p>
            <text:p text:style-name="common-al">Zaaknummer: Z2026-020559</text:p>
            <text:p text:style-name="common-al">DSO-nummer: 2026051100432</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20559"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28-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653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0559</meta:user-defined>
    <meta:user-defined meta:name="DCTERMS.abstract">het maken van een interne trap op de derde verdieping. het veranderen van de indeling op de derde verdieping, het omzetten van bergingen naar....</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Westlandgracht 239-3 1059TR Amsterdam</meta:user-defined>
    <meta:user-defined meta:name="DCTERMS.W3CDTF/DCTERMS.available">2026-07-30</meta:user-defined>
    <meta:user-defined meta:name="DCTERMS.W3CDTF/OVERHEIDop.jaargang">2026</meta:user-defined>
    <meta:user-defined meta:name="OVERHEIDop.publicationIssue">366537</meta:user-defined>
    <meta:user-defined meta:name="OVERHEIDop.GmbID/DC.identifier">gmb-2026-366537</meta:user-defined>
    <meta:user-defined meta:name="OVERHEIDop.versieInformatie"/>
  </office:meta>
</office:document-meta>
</file>