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Prinses Irenestraat 20A,  5802 BS 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rinses Irenestraat 20A, 5802 BS Venray </text:span>- Omgevingsvergunning - het plaatsen van een (pre)mantelzorgwoning - zaaknummer Z2026-00006316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Het besluit is verzonden op 28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65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316</meta:user-defined>
    <meta:user-defined meta:name="DCTERMS.abstract">Betreft: Beschikking op aanvraag Omgevingsvergunning - Prinses Irenestraat 20A,  5802 BS  Venray</meta:user-defined>
    <dc:language>nl</dc:language>
    <meta:user-defined meta:name="OVERHEIDop.locatietype/OVERHEIDop.gebiedsmarkering">Vlak</meta:user-defined>
    <meta:user-defined meta:name="DC.title">Besluit - regulier - Omgevingsvergunning - verleend - Prinses Irenestraat 20A,  5802 BS 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32</meta:user-defined>
    <meta:user-defined meta:name="OVERHEIDop.GmbID/DC.identifier">gmb-2026-366532</meta:user-defined>
    <meta:user-defined meta:name="OVERHEIDop.versieInformatie"/>
  </office:meta>
</office:document-meta>
</file>