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,Oude Markt 5, 7511 GA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</text:p>
            <text:p text:style-name="last-al">De melding voor melding brandveilig gebruik op de locatie Oude Markt 5, 7511 GA Enschede (zaaknummer 0153Z2606-0185) is geaccepteerd op 28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6652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6-0185</meta:user-defined>
    <dc:language>nl</dc:language>
    <meta:user-defined meta:name="OVERHEIDop.locatietype/OVERHEIDop.gebiedsmarkering">Punt</meta:user-defined>
    <meta:user-defined meta:name="DC.title">Afhandeling melding brandveilig gebruik,Oude Markt 5, 7511 GA Ensche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523</meta:user-defined>
    <meta:user-defined meta:name="OVERHEIDop.GmbID/DC.identifier">gmb-2026-366523</meta:user-defined>
    <meta:user-defined meta:name="OVERHEIDop.versieInformatie"/>
  </office:meta>
</office:document-meta>
</file>