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's-Hertogenbosch - Melding Besluit activiteiten leefomgeving (Bal) – Voltastraat, Ampèrestraat en Röntgenstraat ong.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's-Hertogenbosch delen mee dat zij de volgende melding hebben ontvangen:</text:p>
            <text:p text:style-name="common-al">Voor: Toepassen van grond </text:p>
            <text:p text:style-name="common-al">Locatie: Voltastraat, Ampèrestraat en Röntgenstraat ong.</text:p>
            <text:p text:style-name="common-al">DSO-kenmerk: 2026072100939</text:p>
            <text:p text:style-name="common-al">Zaaknummer: Z/511346</text:p>
            <text:p text:style-name="common-al">Datum ontvangen: 21 juli 2026</text:p>
            <text:p text:style-name="common-al">Tegen deze melding kan geen bezwaar worden gemaakt. </text:p>
            <text:p text:style-name="common-al">
            <text:span text:style-name="nadrukvet">Inzage en Inlichtingen </text:span>
          </text:p>
            <text:p text:style-name="last-al">Heeft u vragen over de melding? Neem dan contact op met de Omgevingsdienst Brabant Noord, via telefoonnummer 088 7430 000 of per e-mail info@odbn.nl. Vermeld daarbij het zaaknummer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66517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51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51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's-Hertogenbosch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1346</meta:user-defined>
    <dc:language>nl</dc:language>
    <meta:user-defined meta:name="OVERHEIDop.locatietype/OVERHEIDop.gebiedsmarkering">Vlak</meta:user-defined>
    <meta:user-defined meta:name="DC.title">Gemeente 's-Hertogenbosch - Melding Besluit activiteiten leefomgeving (Bal) – Voltastraat, Ampèrestraat en Röntgenstraat ong.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517</meta:user-defined>
    <meta:user-defined meta:name="OVERHEIDop.GmbID/DC.identifier">gmb-2026-366517</meta:user-defined>
    <meta:user-defined meta:name="OVERHEIDop.versieInformatie"/>
  </office:meta>
</office:document-meta>
</file>