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huurvergunning voor verblijfsruimten arbeidsmigranten Dorpstraat 48, 7361 AW Beekbergen, Malkenschoten 54, 7333 NN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27-07-2026</text:p>
            <text:p text:style-name="common-al">Zaaknummer:  02006332201</text:p>
            <text:p text:style-name="common-al">
            
          </text:p>
            <text:p text:style-name="last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649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0200633220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verhuurvergunning voor verblijfsruimten arbeidsmigranten Dorpstraat 48, 7361 AW Beekbergen, Malkenschoten 54, 7333 NN Apeldoor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99</meta:user-defined>
    <meta:user-defined meta:name="OVERHEIDop.GmbID/DC.identifier">gmb-2026-366499</meta:user-defined>
    <meta:user-defined meta:name="OVERHEIDop.versieInformatie"/>
  </office:meta>
</office:document-meta>
</file>