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even van een onderwijsfunctie aan het pand, Brasserskade 19 2612CA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8-07-2026 </text:p>
            <text:p text:style-name="common-al">Brasserskade 19 2612CA Delft | het vergeven van een onderwijsfunctie aan het pand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938.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64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938</meta:user-defined>
    <meta:user-defined meta:name="DCTERMS.abstract">Brasserskade 19-21 aanpassing omgevingsvergunning</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vergeven van een onderwijsfunctie aan het pand, Brasserskade 19 2612CA Delft</meta:user-defined>
    <meta:user-defined meta:name="DCTERMS.W3CDTF/DCTERMS.available">2026-07-30</meta:user-defined>
    <meta:user-defined meta:name="DCTERMS.W3CDTF/OVERHEIDop.jaargang">2026</meta:user-defined>
    <meta:user-defined meta:name="OVERHEIDop.publicationIssue">366490</meta:user-defined>
    <meta:user-defined meta:name="OVERHEIDop.GmbID/DC.identifier">gmb-2026-366490</meta:user-defined>
    <meta:user-defined meta:name="OVERHEIDop.versieInformatie"/>
  </office:meta>
</office:document-meta>
</file>