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Cederlaan 6, 3904 KC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Cederlaan 6, 3904 KC in Veenendaal</text:span>
          </text:p>
            <text:p text:style-name="common-al">
            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
            
          </text:p>
            <text:p text:style-name="common-al">28-07-2026</text:p>
            <text:p text:style-name="common-al">CLZ-00015391, realiseren van een oprit,</text:p>
            <text:p text:style-name="common-al">op het perceel: Cederlaan 6 in Veenendaal.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6648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8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8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CLZ-00015391</meta:user-defined>
    <dc:language>nl</dc:language>
    <meta:user-defined meta:name="OVERHEIDop.locatietype/OVERHEIDop.gebiedsmarkering">Punt</meta:user-defined>
    <meta:user-defined meta:name="DC.title">Publicatie verleende vergunning Cederlaan 6, 3904 KC in Veenendaal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489</meta:user-defined>
    <meta:user-defined meta:name="OVERHEIDop.GmbID/DC.identifier">gmb-2026-366489</meta:user-defined>
    <meta:user-defined meta:name="OVERHEIDop.versieInformatie"/>
  </office:meta>
</office:document-meta>
</file>