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100109749i9bfc88d6-6f03-4ee7-8f06-93f87140120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gehandicaptenparkeerplaats op kenteken, Achillesstraat 54-5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Achillesstraat 54-56 (parkeervaknummer 119340484398)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7.85471698113209mm"><draw:image xlink:href="Pictures/Afbeelding1100109749i9bfc88d6-6f03-4ee7-8f06-93f87140120a.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648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8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8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Achillesstraat 54-56 - Achillesstraat 54-5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Achillesstraat 54-56</meta:user-defined>
    <meta:user-defined meta:name="OVERHEIDop.verkeersbordcode">E6</meta:user-defined>
    <dc:language>nl</dc:language>
    <meta:user-defined meta:name="OVERHEIDop.locatietype/OVERHEIDop.gebiedsmarkering">Punt</meta:user-defined>
    <meta:user-defined meta:name="DC.title">Amsterdam Zuid, verkeersbesluit aanleg gehandicaptenparkeerplaats op kenteken, Achillesstraat 54-56</meta:user-defined>
    <meta:user-defined meta:name="DCTERMS.W3CDTF/DCTERMS.available">2026-07-30</meta:user-defined>
    <meta:user-defined meta:name="DCTERMS.W3CDTF/OVERHEIDop.jaargang">2026</meta:user-defined>
    <meta:user-defined meta:name="OVERHEIDop.publicationIssue">366487</meta:user-defined>
    <meta:user-defined meta:name="OVERHEIDop.GmbID/DC.identifier">gmb-2026-366487</meta:user-defined>
    <meta:user-defined meta:name="OVERHEIDop.versieInformatie"/>
  </office:meta>
</office:document-meta>
</file>