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overkapping op de locatie Parnassialaan 23  te Bentveld, ingekomen 3 juli 2026, DSO nummer 2026070301341, zaaknummer ODIJ-Z-26-18478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plaatsen van een overkapping op de locatie Parnassialaan 23  te Bentveld.</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8 augustus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6648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plaatsen van een overkapping op de locatie Parnassialaan 23  te Bentveld, ingekomen 3 juli 2026, DSO nummer 2026070301341, zaaknummer ODIJ-Z-26-184786</meta:user-defined>
    <meta:user-defined meta:name="DCTERMS.W3CDTF/DCTERMS.available">2026-07-30</meta:user-defined>
    <meta:user-defined meta:name="DCTERMS.W3CDTF/OVERHEIDop.jaargang">2026</meta:user-defined>
    <meta:user-defined meta:name="OVERHEIDop.publicationIssue">366485</meta:user-defined>
    <meta:user-defined meta:name="OVERHEIDop.GmbID/DC.identifier">gmb-2026-366485</meta:user-defined>
    <meta:user-defined meta:name="OVERHEIDop.versieInformatie"/>
  </office:meta>
</office:document-meta>
</file>