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gebruik van een bestaand pand voor kleinschalige horecagelegenheid Bon Bali Kerkstraat 47, 2411AA Bodegra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Omgevingsdienst Midden-Holland (ODMH) namens gemeente Bodegraven-Reeuwijk besloten om de beslistermijn van de aanvraag met kenmerk 2026-00013985 voor het gebruik van een bestaand pand voor kleinschalige horecagelegenheid Bon Bali op de locatie Kerkstraat 47, 2411AA Bodegraven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6648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8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8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3985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gebruik van een bestaand pand voor kleinschalige horecagelegenheid Bon Bali Kerkstraat 47, 2411AA Bodegrav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84</meta:user-defined>
    <meta:user-defined meta:name="OVERHEIDop.GmbID/DC.identifier">gmb-2026-366484</meta:user-defined>
    <meta:user-defined meta:name="OVERHEIDop.versieInformatie"/>
  </office:meta>
</office:document-meta>
</file>