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nabij Ochoaweg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nabij Ochoaweg Lelystad, het anleggen van een parkeerterrein en uitrit en het plaatsen van erfafscheiding</text:span>
          </text:p>
            <text:p text:style-name="common-al">Wij hebben op 28 juli 2026 een aanvraag omgevingsvergunning ontvangen voor het anleggen van een parkeerterrein en uitrit en het plaatsen van erfafscheiding, op nabij Ochoaweg Lelystad. De aanvraag heeft dossiernummer 09953638585.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28-07-2026. De gemeente neemt daarover waarschijnlijk voor 22-09-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648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8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8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38585</meta:user-defined>
    <dc:language>nl</dc:language>
    <meta:user-defined meta:name="OVERHEIDop.locatietype/OVERHEIDop.gebiedsmarkering">Vlak</meta:user-defined>
    <meta:user-defined meta:name="DC.title">Ontvangen aanvraag - nabij Ochoaweg Lelystad</meta:user-defined>
    <meta:user-defined meta:name="DCTERMS.W3CDTF/DCTERMS.available">2026-07-30</meta:user-defined>
    <meta:user-defined meta:name="DCTERMS.W3CDTF/OVERHEIDop.jaargang">2026</meta:user-defined>
    <meta:user-defined meta:name="OVERHEIDop.publicationIssue">366483</meta:user-defined>
    <meta:user-defined meta:name="OVERHEIDop.GmbID/DC.identifier">gmb-2026-366483</meta:user-defined>
    <meta:user-defined meta:name="OVERHEIDop.versieInformatie"/>
  </office:meta>
</office:document-meta>
</file>