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verbouwen van winkel met bovenwoning en realiseren van 3 appartementen, Nieuwstad 82, 7001 AE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verbouwen van winkel met bovenwoning en realiseren van 3 appartementen aan de Nieuwstad 82, 7001 AE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Nieuwstad 82, 7001 AE Doetinchem</text:p>
              </text:list-item>
              <text:list-item text:style-override="id1-3-2-1-1-4-2">
                <text:number>•</text:number>
                <text:p text:style-name="al">Omschrijving:		verbouwen van winkel met bovenwoning en realiseren van 3 appartementen</text:p>
              </text:list-item>
              <text:list-item text:style-override="id1-3-2-1-1-4-3">
                <text:number>•</text:number>
                <text:p text:style-name="al">Dossiernummer:	gD2607005657</text:p>
              </text:list-item>
              <text:list-item text:style-override="id1-3-2-1-1-4-4">
                <text:number>•</text:number>
                <text:p text:style-name="al">Datum indiening:	 25-07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2">
              <text:list-item text:style-override="id1-3-2-1-1-12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64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D2607005657</meta:user-defined>
    <meta:user-defined meta:name="DCTERMS.abstract">Aanvraag omgevingsvergunning voor het verbouwen van winkel met bovenwoning en realiseren van 3 appartementen aan de Nieuwstad 82, 7001 AE Doetinchem</meta:user-defined>
    <dc:language>nl</dc:language>
    <meta:user-defined meta:name="OVERHEIDop.locatietype/OVERHEIDop.gebiedsmarkering">Punt</meta:user-defined>
    <meta:user-defined meta:name="DC.title">Aanvraag: verbouwen van winkel met bovenwoning en realiseren van 3 appartementen, Nieuwstad 82, 7001 AE Doetinche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80</meta:user-defined>
    <meta:user-defined meta:name="OVERHEIDop.GmbID/DC.identifier">gmb-2026-366480</meta:user-defined>
    <meta:user-defined meta:name="OVERHEIDop.versieInformatie"/>
  </office:meta>
</office:document-meta>
</file>