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laktweg 81, 5962NG Melderslo, verleende Omgevingsvergunning (28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Oprit verleggen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8 juli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Veiligheid, APV en Toezicht &amp; Handhaving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6647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1310</meta:user-defined>
    <meta:user-defined meta:name="DCTERMS.abstract">Betreft: Beschikking op aanvraag op locatie Blaktweg 81, 5962NG Melders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laktweg 81, 5962NG Melderslo, verleende Omgevingsvergunning (28 juli 2026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79</meta:user-defined>
    <meta:user-defined meta:name="OVERHEIDop.GmbID/DC.identifier">gmb-2026-366479</meta:user-defined>
    <meta:user-defined meta:name="OVERHEIDop.versieInformatie"/>
  </office:meta>
</office:document-meta>
</file>