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e intrekking Omgevingsvergunning voor het intrekken van een omgevingsvergunning voor het geheel vernieuwen van voorraadloods, Kapelweg 22a, 7218NJ Al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li 2026 is onderstaand verzoek voor het intrekken van een omgevingsvergunning geweigerd en aan de aanvrager bekendgemaakt:</text:p>
            <text:p text:style-name="common-al">Kapelweg 22a, 7218NJ Almen, het weigeren van het verzoek om intrekking omgevingsvergunning voor het geheel vernieuwen van een voorraadloods (nr. 2010.0434), Z2026-00238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64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38</meta:user-defined>
    <meta:user-defined meta:name="DCTERMS.abstract">Z2026-00238 Kapelweg 22a, 7218NJ Almen</meta:user-defined>
    <dc:language>nl</dc:language>
    <meta:user-defined meta:name="OVERHEIDop.locatietype/OVERHEIDop.gebiedsmarkering">Punt</meta:user-defined>
    <meta:user-defined meta:name="DC.title">Geweigerde intrekking Omgevingsvergunning voor het intrekken van een omgevingsvergunning voor het geheel vernieuwen van voorraadloods, Kapelweg 22a, 7218NJ Alm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6471</meta:user-defined>
    <meta:user-defined meta:name="OVERHEIDop.GmbID/DC.identifier">gmb-2026-366471</meta:user-defined>
    <meta:user-defined meta:name="OVERHEIDop.versieInformatie"/>
  </office:meta>
</office:document-meta>
</file>