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kappen van een Iep thv Olmenhof 2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Postbus 10101 5660GA Geldrop</text:p>
            <text:p text:style-name="common-al">Datum ontvangst: 21-07-2026</text:p>
            <text:p text:style-name="common-al">Omschrijving: rooien 1x iep thv Olmenhof 2 in Geldrop</text:p>
            <text:p text:style-name="common-al">Zaaknummer: 17713805797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646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05797</meta:user-defined>
    <meta:user-defined meta:name="DCTERMS.abstract">rooien 1x iep thv Olmenhof 2 in Geldrop</meta:user-defined>
    <dc:language>nl</dc:language>
    <meta:user-defined meta:name="OVERHEIDop.locatietype/OVERHEIDop.gebiedsmarkering">Vlak</meta:user-defined>
    <meta:user-defined meta:name="DC.title">Kennisgeving ontvangst aanvraag omgevingsvergunning kappen van een Iep thv Olmenhof 2 Geldro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64</meta:user-defined>
    <meta:user-defined meta:name="OVERHEIDop.GmbID/DC.identifier">gmb-2026-366464</meta:user-defined>
    <meta:user-defined meta:name="OVERHEIDop.versieInformatie"/>
  </office:meta>
</office:document-meta>
</file>