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Het Nest Festival op 29 augustus 2026 - Goffertpar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30-07-2026</text:p>
            <text:p text:style-name="common-al">
            <text:span text:style-name="nadrukvet">Omschrijving: </text:span>Evenementenvergunning (Goffertpark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2120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2-06-2026</text:p>
            <text:p text:style-name="common-al">
            <text:span text:style-name="nadrukvet">Definitieve beschikking verzonden: </text:span>28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8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8 juli 2026 tot en met 08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2120/33232ef1-a6a7-4b39-8eab-3a5386ec4930.pdf" xlink:type="simple">https://besluitenapv.nijmegen.nl/ZD2600072120/33232ef1-a6a7-4b39-8eab-3a5386ec4930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644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Het Nest Festival op 29 augustus 2026 - Goffertpark te Nijme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49</meta:user-defined>
    <meta:user-defined meta:name="OVERHEIDop.GmbID/DC.identifier">gmb-2026-366449</meta:user-defined>
    <meta:user-defined meta:name="OVERHEIDop.versieInformatie"/>
  </office:meta>
</office:document-meta>
</file>