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aanbouwen en verbouwen van een woning - Korenlaan 45, 5491NE Sint 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besloten om een aangevraagde omgevingsvergunning voor het adres Korenlaan 45, 5491NE Sint Oedenrode te verlenen. </text:p>
            <text:p text:style-name="common-al">
            <text:span text:style-name="nadrukvet"> Gegevens aanvraag</text:span>
          </text:p>
            <text:p text:style-name="common-al"> Omschrijving: aanbouwen en verbouwen van een woning</text:p>
            <text:p text:style-name="common-al"> Locatie: Korenlaan 45, 5491NE Sint Oedenrode</text:p>
            <text:p text:style-name="common-al"> Zaaknummer: OW-2026-3047</text:p>
            <text:p text:style-name="common-al">Verzenddatum van het besluit: 28-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04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64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047</meta:user-defined>
    <meta:user-defined meta:name="DCTERMS.abstract">Gemeente Meierijstad - te verlenen - omgevingsvergunning - aanbouwen en verbouwen van een woning - Korenlaan 45, 5491NE Sint Oedenrode</meta:user-defined>
    <dc:language>nl</dc:language>
    <meta:user-defined meta:name="OVERHEIDop.locatietype/OVERHEIDop.gebiedsmarkering">Punt</meta:user-defined>
    <meta:user-defined meta:name="DC.title">Gemeente Meierijstad - te verlenen - omgevingsvergunning - aanbouwen en verbouwen van een woning - Korenlaan 45, 5491NE Sint Oedenrode</meta:user-defined>
    <meta:user-defined meta:name="DCTERMS.W3CDTF/DCTERMS.available">2026-07-30</meta:user-defined>
    <meta:user-defined meta:name="DCTERMS.W3CDTF/OVERHEIDop.jaargang">2026</meta:user-defined>
    <meta:user-defined meta:name="OVERHEIDop.publicationIssue">366439</meta:user-defined>
    <meta:user-defined meta:name="OVERHEIDop.GmbID/DC.identifier">gmb-2026-366439</meta:user-defined>
    <meta:user-defined meta:name="OVERHEIDop.versieInformatie"/>
  </office:meta>
</office:document-meta>
</file>