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kappen esdoorn thv Tournooiveld 10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thv Tournooiveld 10 Geldrop</text:p>
            <text:p text:style-name="common-al">Datum ontvangst: 21-07-2026</text:p>
            <text:p text:style-name="common-al">Omschrijving: rooien van 1 esdoorn thv Tournooiveld 10 in Geldrop</text:p>
            <text:p text:style-name="common-al">Zaaknummer: 17713805749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64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7713805749</meta:user-defined>
    <meta:user-defined meta:name="DCTERMS.abstract">rooien 1x esdoorn thv Tournooiveld 10 in Geldrop</meta:user-defined>
    <dc:language>nl</dc:language>
    <meta:user-defined meta:name="OVERHEIDop.locatietype/OVERHEIDop.gebiedsmarkering">Vlak</meta:user-defined>
    <meta:user-defined meta:name="DC.title">Kennisgeving ontvangst aanvraag omgevingsvergunning kappen esdoorn thv Tournooiveld 10 Geldrop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36</meta:user-defined>
    <meta:user-defined meta:name="OVERHEIDop.GmbID/DC.identifier">gmb-2026-366436</meta:user-defined>
    <meta:user-defined meta:name="OVERHEIDop.versieInformatie"/>
  </office:meta>
</office:document-meta>
</file>