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Straat BBQ Kennedylaan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verzonden op 28 juli 2026, Evenementenvergunning <text:span text:style-name="nadrukvet">Straat BBQ Kennedylaan 2026</text:span> op zaterdag 29 augustus 2026 van 16.00 uur tot 22.00 uur in Rijen, Kennedylaan 60-62. (1147792) </text:p>
            <text:p text:style-name="common-al"/>
            <text:p text:style-name="last-al">Belanghebbenden kunnen op grond van de Algemene wet bestuursrecht bezwaar maken tegen dit besluit, binnen 6 weken na de datum van verzending van het beslui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6643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3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vergunningen APV en bijzondere wetten, Straat BBQ Kennedylaan 202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32</meta:user-defined>
    <meta:user-defined meta:name="OVERHEIDop.GmbID/DC.identifier">gmb-2026-366432</meta:user-defined>
    <meta:user-defined meta:name="OVERHEIDop.versieInformatie"/>
  </office:meta>
</office:document-meta>
</file>