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Weerterbos 1 2134 HH Hoofddorp, het plaatsen van een dakkapel, 2026072302014, 0394136390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638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38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39413639068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mermeer, Verleende aanvraag omgevingsvergunning, Weerterbos 1 2134 HH Hoofddorp, het plaatsen van een dakkapel, 2026072302014, 03941363906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389</meta:user-defined>
    <meta:user-defined meta:name="OVERHEIDop.GmbID/DC.identifier">gmb-2026-366389</meta:user-defined>
    <meta:user-defined meta:name="OVERHEIDop.versieInformatie"/>
  </office:meta>
</office:document-meta>
</file>