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Campus,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Campus, Lelystad, het oprichten van een van een parkeergebouw</text:span>
          </text:p>
            <text:p text:style-name="common-al">Wij hebben op 27 juli 2026 een aanvraag omgevingsvergunning ontvangen voor het oprichten van een van een parkeergebouw, op Campus, Lelystad. De aanvraag heeft dossiernummer 09953638429.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27-07-2026. De gemeente neemt daarover waarschijnlijk voor 21-09-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6638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8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8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38429</meta:user-defined>
    <dc:language>nl</dc:language>
    <meta:user-defined meta:name="OVERHEIDop.locatietype/OVERHEIDop.gebiedsmarkering">Vlak</meta:user-defined>
    <meta:user-defined meta:name="DC.title">Ontvangen aanvraag - Campus, Lelystad</meta:user-defined>
    <meta:user-defined meta:name="DCTERMS.W3CDTF/DCTERMS.available">2026-07-30</meta:user-defined>
    <meta:user-defined meta:name="DCTERMS.W3CDTF/OVERHEIDop.jaargang">2026</meta:user-defined>
    <meta:user-defined meta:name="OVERHEIDop.publicationIssue">366380</meta:user-defined>
    <meta:user-defined meta:name="OVERHEIDop.GmbID/DC.identifier">gmb-2026-366380</meta:user-defined>
    <meta:user-defined meta:name="OVERHEIDop.versieInformatie"/>
  </office:meta>
</office:document-meta>
</file>