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Kermis Loostraat 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voor een evenementenvergunning voor het houden van de jaarlijkse kermis met zaaknummer Z2026-00001326 op locatie Loostraat Loo. De evenementenvergunning is toegekend. Het evemement vindt plaats op:</text:p>
            <text:p text:style-name="common-al">15 augustus 2026 van 18:00 uur tot 00:00 uur</text:p>
            <text:p text:style-name="common-al">16 augustus 2026 van 12:00 uur tot 00:000 uur</text:p>
            <text:p text:style-name="common-al">17 augustus 2026 van 12:00 uur tot 00:00 uur</text:p>
            <text:p text:style-name="common-al">18 augustus 2026 van 12:00 uur tot 23:00 uur</text:p>
            <text:p text:style-name="common-al"/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8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63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26</meta:user-defined>
    <meta:user-defined meta:name="DCTERMS.abstract">Betreft: Beschikking op aanvraag op locatie Loostraat Loo</meta:user-defined>
    <dc:language>nl</dc:language>
    <meta:user-defined meta:name="OVERHEIDop.locatietype/OVERHEIDop.gebiedsmarkering">Vlak</meta:user-defined>
    <meta:user-defined meta:name="DC.title">Kennisgeving besluit op de aanvraag evenementenvergunning Kermis Loostraat Lo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360</meta:user-defined>
    <meta:user-defined meta:name="OVERHEIDop.GmbID/DC.identifier">gmb-2026-366360</meta:user-defined>
    <meta:user-defined meta:name="OVERHEIDop.versieInformatie"/>
  </office:meta>
</office:document-meta>
</file>