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Qifa3348dd-aa71-4e41-80b1-e34d796ba5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Jac. van Maerlantlaan 1</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375 (gedeeltelijk) ter grootte van ca. 48 vierkante meter te verhuren aan de eigenaar van de aangrenzende woning aan <text:span text:style-name="nadrukvet">Jac. van Maerlantlaan 1, 1702GL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text:span text:style-name="nadrukondlijn">snippergroen@dijkenwaard.nl</text:span>.</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text:span text:style-name="nadrukondlijn">snippergroen@dijkenwaard.nl</text:span>.</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40mm" svg:height="216.9mm"><draw:image xlink:href="Pictures/Qifa3348dd-aa71-4e41-80b1-e34d796ba54f.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635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5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Mededeling voornemen tot verhuur snippergroen nabij Jac. van Maerlantlaan 1</meta:user-defined>
    <meta:user-defined meta:name="DCTERMS.W3CDTF/DCTERMS.available">2026-07-31</meta:user-defined>
    <meta:user-defined meta:name="DCTERMS.W3CDTF/OVERHEIDop.jaargang">2026</meta:user-defined>
    <meta:user-defined meta:name="OVERHEIDop.publicationIssue">366352</meta:user-defined>
    <meta:user-defined meta:name="OVERHEIDop.GmbID/DC.identifier">gmb-2026-366352</meta:user-defined>
    <meta:user-defined meta:name="OVERHEIDop.versieInformatie"/>
  </office:meta>
</office:document-meta>
</file>