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een melding natte koeltoren op de locatie Jacob Ekelmansstraat 46 te Gameren zaaknummer ODR2608990</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melding ontvangen. De melding is gedaan voor een melding natte koeltoren op de locatie Jacob Ekelmansstraat 46 te Gamer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6635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5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5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altbommel</meta:user-defined>
    <meta:user-defined meta:name="OVERHEIDop.Rubriek/DC.type">omgevingsmeld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een melding natte koeltoren op de locatie Jacob Ekelmansstraat 46 te Gameren zaaknummer ODR2608990</meta:user-defined>
    <meta:user-defined meta:name="DCTERMS.W3CDTF/DCTERMS.available">2026-07-30</meta:user-defined>
    <meta:user-defined meta:name="DCTERMS.W3CDTF/OVERHEIDop.jaargang">2026</meta:user-defined>
    <meta:user-defined meta:name="OVERHEIDop.publicationIssue">366351</meta:user-defined>
    <meta:user-defined meta:name="OVERHEIDop.GmbID/DC.identifier">gmb-2026-366351</meta:user-defined>
    <meta:user-defined meta:name="OVERHEIDop.versieInformatie"/>
  </office:meta>
</office:document-meta>
</file>