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aci78d733f1-e6bf-40b4-92eb-f0a158ab5db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in groenadoptie geven snippergroen nabij Jac. van Maerlantlaan 1</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an plan om snippergroen kadastraal bekend als Heerhugowaard, sectie N, nummer 7375 (gedeeltelijk) ter grootte van ca. 135 vierkante meter in groenadoptie te geven aan de eigenaar van de aangrenzende woning aan <text:span text:style-name="nadrukvet">Jac. van Maerlantlaan 1, 1702GL Heerhugowaard</text:span><text:span text:style-name="nadrukvet">.</text:span></text:p>
            <text:p text:style-name="common-al">De in groenadoptie te geven grond grenst uitsluitend aan het perceel van de beoogde deelnemer. De gemeente is van oordeel dat de deelnemer daarom de enige geschikte gegadigde is om de grond te beheren en te onderhouden.</text:p>
            <text:p text:style-name="common-al">De gemeente zal na een wachttijd van minimaal 20 kalenderdagen na de datum van deze publicatie uitvoering geven aan haar voornemen. Als u daar vragen of opmerkingen over heeft, kunt u contact opnemen met de afdeling Snippergroen via <text:span text:style-name="nadrukondlijn">snippergroen@dijkenwaard.nl</text:span>.</text:p>
            <text:p text:style-name="common-al">
            <text:span text:style-name="nadrukvet">Vervaltermijn</text:span>
          </text:p>
            <text:p text:style-name="common-al">Als u het niet eens bent met deze groenadoptie, dan dient u dit binnen 20 dagen na de publicatie bekend te maken door ons een gemotiveerd bericht per mail te sturen naar <text:span text:style-name="nadrukondlijn">snippergroen@dijkenwaard.nl</text:span>.</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40mm" svg:height="212.7mm"><draw:image xlink:href="Pictures/Jaci78d733f1-e6bf-40b4-92eb-f0a158ab5db5.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63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Mededeling voornemen tot in groenadoptie geven snippergroen nabij Jac. van Maerlantlaan 1</meta:user-defined>
    <meta:user-defined meta:name="DCTERMS.W3CDTF/DCTERMS.available">2026-07-31</meta:user-defined>
    <meta:user-defined meta:name="DCTERMS.W3CDTF/OVERHEIDop.jaargang">2026</meta:user-defined>
    <meta:user-defined meta:name="OVERHEIDop.publicationIssue">366329</meta:user-defined>
    <meta:user-defined meta:name="OVERHEIDop.GmbID/DC.identifier">gmb-2026-366329</meta:user-defined>
    <meta:user-defined meta:name="OVERHEIDop.versieInformatie"/>
  </office:meta>
</office:document-meta>
</file>