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melding natte koeltoren op de locatie Middelkampseweg 32 a te Gameren zaaknummer ODR2608989</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een melding natte koeltoren op de locatie Middelkampseweg 32 a te Gameren.</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6632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2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melding natte koeltoren op de locatie Middelkampseweg 32 a te Gameren zaaknummer ODR2608989</meta:user-defined>
    <meta:user-defined meta:name="DCTERMS.W3CDTF/DCTERMS.available">2026-07-30</meta:user-defined>
    <meta:user-defined meta:name="DCTERMS.W3CDTF/OVERHEIDop.jaargang">2026</meta:user-defined>
    <meta:user-defined meta:name="OVERHEIDop.publicationIssue">366326</meta:user-defined>
    <meta:user-defined meta:name="OVERHEIDop.GmbID/DC.identifier">gmb-2026-366326</meta:user-defined>
    <meta:user-defined meta:name="OVERHEIDop.versieInformatie"/>
  </office:meta>
</office:document-meta>
</file>