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– Spoorlaan te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omschrijving gemelde MBA graven</text:p>
            <text:p text:style-name="common-al">Locatie: Spoorlaan te Vught</text:p>
            <text:p text:style-name="common-al">DSO-kenmerk: 2026072200611</text:p>
            <text:p text:style-name="common-al">Zaaknummer: Z/511452</text:p>
            <text:p text:style-name="common-al">Datum ontvangen: 22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632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452</meta:user-defined>
    <dc:language>nl</dc:language>
    <meta:user-defined meta:name="OVERHEIDop.locatietype/OVERHEIDop.gebiedsmarkering">Vlak</meta:user-defined>
    <meta:user-defined meta:name="DC.title">Gemeente 's-Hertogenbosch - Melding Besluit activiteiten leefomgeving (Bal) – Spoorlaan te Vug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324</meta:user-defined>
    <meta:user-defined meta:name="OVERHEIDop.GmbID/DC.identifier">gmb-2026-366324</meta:user-defined>
    <meta:user-defined meta:name="OVERHEIDop.versieInformatie"/>
  </office:meta>
</office:document-meta>
</file>