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insengracht 688-H 1017K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een tuinhuis in de achtertuin van de woning</text:p>
            <text:p text:style-name="common-al">Besluit: verleend</text:p>
            <text:p text:style-name="common-al">Besluit verzonden op: 22-07-2026</text:p>
            <text:p text:style-name="common-al">Zaakadres: Prinsengracht 688-H 1017KZ Amsterdam</text:p>
            <text:p text:style-name="common-al">Zaaknummer: Z2026-020554</text:p>
            <text:p text:style-name="common-al">DSO-nummer: 202605070161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0554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631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1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554</meta:user-defined>
    <meta:user-defined meta:name="DCTERMS.abstract">legaliseren van een tuinhuis in de achtertui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insengracht 688-H 1017KZ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312</meta:user-defined>
    <meta:user-defined meta:name="OVERHEIDop.GmbID/DC.identifier">gmb-2026-366312</meta:user-defined>
    <meta:user-defined meta:name="OVERHEIDop.versieInformatie"/>
  </office:meta>
</office:document-meta>
</file>