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Leermensterweg 2, 9912TC Leerm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heeft de gemeente Eemsdelta een aanvraag ontvangen voor het realiseren van een bed and breakfast op de locatie Leermensterweg 2, 9912TC Leermens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6630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30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30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911</meta:user-defined>
    <meta:user-defined meta:name="DCTERMS.abstract">27 juli 2026 voor het realiseren van een bed and breakfast op de locatie Leermensterweg 2, 9912TC Leermens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aanvraag omgevingsvergunning Leermensterweg 2, 9912TC Leermens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6305</meta:user-defined>
    <meta:user-defined meta:name="OVERHEIDop.GmbID/DC.identifier">gmb-2026-366305</meta:user-defined>
    <meta:user-defined meta:name="OVERHEIDop.versieInformatie"/>
  </office:meta>
</office:document-meta>
</file>