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Prinses Beatrixstraat 49, 4507 AJ Schoondij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Prinses Beatrixstraat 49  te Schoondijke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uitbreiding woning op het adres Prinses Beatrixstraat 49  te Schoondijke (CLZ-00014134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625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134</meta:user-defined>
    <dc:language>nl</dc:language>
    <meta:user-defined meta:name="OVERHEIDop.locatietype/OVERHEIDop.gebiedsmarkering">Punt</meta:user-defined>
    <meta:user-defined meta:name="DC.title">Aanvraag omgevingsvergunning Prinses Beatrixstraat 49, 4507 AJ Schoondijk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253</meta:user-defined>
    <meta:user-defined meta:name="OVERHEIDop.GmbID/DC.identifier">gmb-2026-366253</meta:user-defined>
    <meta:user-defined meta:name="OVERHEIDop.versieInformatie"/>
  </office:meta>
</office:document-meta>
</file>