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an Speijkstraat 52 B, 2518 GD 's-Gravenhage, Van Speijkstraat 50 E, 2518 GD 's-Gravenhage, Van Speijkstraat 52 C, 2518 GD 's-Gravenhage, Van Speijkstraat 52 F, 251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panden Van Speijkstraat 50 tot en met 54 door het isoleren van het dak en de dakkapellen en het vervangen van de beglazing voor isolerende beglazing</text:p>
            <text:p text:style-name="common-al"/>
            <text:p text:style-name="common-al">Ons kenmerk: VTH2026-65118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an Speijkstraat 52 B, 2518 GD 's-Gravenhage, Van Speijkstraat 50 E, 2518 GD 's-Gravenhage, Van Speijkstraat 52 C, 2518 GD 's-Gravenhage, Van Speijkstraat 52 F, 2518 GD 's-Gravenhage, Van Speijkstraat 52 A, 2518 GD 's-Gravenhage, Van Speijkstraat 54 F, 2518 GD 's-Gravenhage, Van Speijkstraat 50 D, 2518 GD 's-Gravenhage, Van Speijkstraat 50 F, 2518 GD 's-Gravenhage, Van Speijkstraat 54 C, 2518 GD 's-Gravenhage, Van Speijkstraat 54 D, 2518 GD 's-Gravenhage, Van Speijkstraat 52 E, 2518 GD 's-Gravenhage, Van Speijkstraat 54 E, 2518 GD 's-Gravenhage, Van Speijkstraat 50 A, 2518 GD 's-Gravenhage, Van Speijkstraat 54 B, 2518 GD 's-Gravenhage, Van Speijkstraat 52 D, 2518 GD 's-Gravenhage, Van Speijkstraat 50 B, 2518 GD 's-Gravenhage, Van Speijkstraat 54 A, 2518 GD 's-Gravenhage, Van Speijkstraat 50 C, 2518 G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8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622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22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5118</meta:user-defined>
    <meta:user-defined meta:name="DCTERMS.abstract">het veranderen van de panden Van Speijkstraat 50 tot en met 54 door het isoleren van het dak en de dakkapellen en het vervangen van de beglazing voor isolerende beglaz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Van Speijkstraat 52 B, 2518 GD 's-Gravenhage, Van Speijkstraat 50 E, 2518 GD 's-Gravenhage, Van Speijkstraat 52 C, 2518 GD 's-Gravenhage, Van Speijkstraat 52 F, 2518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220</meta:user-defined>
    <meta:user-defined meta:name="OVERHEIDop.GmbID/DC.identifier">gmb-2026-366220</meta:user-defined>
    <meta:user-defined meta:name="OVERHEIDop.versieInformatie"/>
  </office:meta>
</office:document-meta>
</file>