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slopen van een schuur, Gaagweg 36b, 2636AK Schipl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is een sloopmelding ontvangen waarvoor geen vergunningsplicht geldt voor de locatie Gaagweg 36b, 2636AK Schipluiden. De melding is geregistreerd onder zaaknummer Z2026-00000555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idden-Delfland dit bericht?</text:span>
          </text:p>
            <text:p text:style-name="common-al">Met dit bericht laat de gemeente Midden-Delf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middendelfland.nl of op telefoonnummer 015-3804111, u kunt dan vragen naar het team Bouw- en Woningtoez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6621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idden-Delf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555</meta:user-defined>
    <meta:user-defined meta:name="DCTERMS.abstract">Betreft: Melding op locatie Gaagweg 36b, 2636AK Schiplui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het slopen van een schuur, Gaagweg 36b, 2636AK Schipluid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218</meta:user-defined>
    <meta:user-defined meta:name="OVERHEIDop.GmbID/DC.identifier">gmb-2026-366218</meta:user-defined>
    <meta:user-defined meta:name="OVERHEIDop.versieInformatie"/>
  </office:meta>
</office:document-meta>
</file>