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Voorgenomen verkoop en levering van onroerende zaken door de gemeente Smallingerland aan Zwanenburg Projecten BV voor de bouw van 73 appartementen als onderdeel van een grondrui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informatie</text:span>
          </text:p>
            <text:p text:style-name="common-al">De gemeente Smallingerland heeft overeenstemming bereikt met Zwanenburg Projecten BV over de verkoop en levering van De Lanen 96 Drachten ten behoeve van ten behoeve van de realisatie van 73 appartementen aan het adres De Lanen 96 te Drachten Het betreft het perceel kadastraal bekend gemeente Drachten D 3471, ter grootte van 8.207 m², bedoeld voor de realisatie van 45 huurappartementen (ggz) en 28 koopappartementen.  </text:p>
            <text:p text:style-name="common-al">
            <text:span text:style-name="nadrukvet">Motivering</text:span>
          </text:p>
            <text:p text:style-name="common-al">De gemeente Smallingerland is van mening dat Zwanenburg Projecten BV de enige serieuze gegadigde is om de voormelde bij de gemeente in eigendom zijnde onroerende zaak te kopen, aangezien:</text:p>
            <text:list text:style-name="id1-3-2-1-1-5">
              <text:list-item text:style-override="id1-3-2-1-1-5-1">
                <text:number>-</text:number>
                <text:p text:style-name="al">De verkoop onderdeel is van een grondruil met andere eigendommen van deze projectontwikkelaar waarin de gemeente met deze ontwikkelaar inpassing van een eerder voornemen tot bouwen van ggz appartementen op de nieuwe locatie mogelijk kan maken. </text:p>
              </text:list-item>
              <text:list-item text:style-override="id1-3-2-1-1-5-2">
                <text:number>-</text:number>
                <text:p text:style-name="al">De gemeente met deze ontwikkelaar een aanvullende grondruil heeft afgesproken in het kader van de uitvoering van het door de raad vastgestelde Programma Centrum Drachten.</text:p>
              </text:list-item>
              <text:list-item text:style-override="id1-3-2-1-1-5-3">
                <text:number>-</text:number>
                <text:p text:style-name="al">De gemeente met deze grondruil de beschikking krijgt over eigendommen om sturing te geven aan door de gemeente gewenste ruimtelijke ontwikkelingen op die locaties.</text:p>
              </text:list-item>
            </text:list>
            <text:p text:style-name="common-al">
            <text:span text:style-name="nadrukvet">Bezwaar</text:span>
          </text:p>
            <text:p text:style-name="common-al">Tegen de plannen voor verkoop kan volgens de Algemene Wet Bestuursrecht geen bezwaar worden gemaakt. Heeft u vragen over deze verkoop? Neem dan contact op per e-mail e.visser@smallingerland.nl.</text:p>
            <text:p text:style-name="common-al">
            <text:span text:style-name="nadrukvet">Kort geding</text:span>
          </text:p>
            <text:p text:style-name="common-al">Bent u het niet eens met deze verkoopplannen? Dan kunt u binnen 20 kalenderdagen na datum van deze bekendmaking (uiterlijk op 1 september 2026) een kort geding aanspannen bij de rechtbank Noord-Nederland. Als u een kort geding aanspant, vragen wij u ons dit binnen 20 kalenderdagen na datum van deze bekendmaking te laten weten. We ontvangen het liefst een gemotiveerd bericht per e-mail aan e.visser@smallingerland.nl onder vermelding van ‘Voorgenomen verkoop De Lanen te Drachten’. </text:p>
            <text:p text:style-name="common-al">Bij gebreke van het tijdig en gemotiveerd bericht vervalt het recht tegen al het voornoemde in rechte op te komen en/of daarop enige vordering tot schadevergoeding of welke andere aanspraak dan ook te baseren, althans heeft u uw rechten daarop verwerkt. De gemeente Smallingerland en Zwanenburg Projecten BV zouden immers onredelijk worden benadeeld indien pas na deze (duidelijk kenbaar gemaakte) termijn alsnog tegen het voornemen respectievelijk het aangaan van de overeenkomst(en) zou worden opgekomen.</text:p>
            <text:p text:style-name="common-al">Voor nadere inlichtingen kunt u zich wenden tot e.visser@smallingerland.nl.</text:p>
            <text:p text:style-name="common-al">Gepubliceerd op 12-08-2026</text:p>
            <text:p text:style-name="last-al">Met deze publicatie geeft de gemeente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6621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1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1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rkoop en levering van onroerende zaken door de gemeente Smallingerland aan Zwanenburg Projecten BV voor de bouw van 73 appartementen als onderdeel van een grondruil</meta:user-defined>
    <meta:user-defined meta:name="DCTERMS.W3CDTF/DCTERMS.available">2026-08-12</meta:user-defined>
    <meta:user-defined meta:name="DCTERMS.W3CDTF/OVERHEIDop.jaargang">2026</meta:user-defined>
    <meta:user-defined meta:name="OVERHEIDop.publicationIssue">366216</meta:user-defined>
    <meta:user-defined meta:name="OVERHEIDop.GmbID/DC.identifier">gmb-2026-366216</meta:user-defined>
    <meta:user-defined meta:name="OVERHEIDop.versieInformatie"/>
  </office:meta>
</office:document-meta>
</file>