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1215, Holtmaatsdijk nabij nummer 11, 7273PL Haa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aanvraag omgevingsvergunningen </text:span>
          </text:p>
            <text:p text:style-name="common-al">Voor het volgende plan is de beslistermijn van 8 weken met maximaal 6 weken verlengd.</text:p>
            <text:p text:style-name="common-al">
            <text:span text:style-name="nadrukvet">Plaats</text:span>
          </text:p>
            <text:p text:style-name="common-al">Holtmaatsdijk nabij nummer 11, 7273PL Haarlo, houden van een tentfeest, Z2026-00001215 (beslistermijn tot 12 oktober 2026)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6620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20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20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215</meta:user-defined>
    <meta:user-defined meta:name="DCTERMS.abstract">Betreft: Beschikking verlenging beslistermijn op locatie Holtmaatsdijk nabij nummer 11, 7273PL Haarlo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termijnverlenging Z2026-00001215, Holtmaatsdijk nabij nummer 11, 7273PL Haarlo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200</meta:user-defined>
    <meta:user-defined meta:name="OVERHEIDop.GmbID/DC.identifier">gmb-2026-366200</meta:user-defined>
    <meta:user-defined meta:name="OVERHEIDop.versieInformatie"/>
  </office:meta>
</office:document-meta>
</file>