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mbtshalve intrekken van de vigerende vergunning omdat de activiteiten niet meer worden uitgevoerd op de locatie Pieter Hoebeeweg 46 te Dordrecht zaaknummer 900360115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omgevingsvergunning verleend. De gemeente geeft hiermee toestemming voor het ambtshalve intrekken van de vigerende vergunning omdat de activiteiten niet meer worden uitgevoerd op de locatie Pieter Hoebeeweg 46 te Dordrecht.
</text:p>
            <text:p text:style-name="common-al"/>
            <text:p text:style-name="common-al">
            <text:span text:style-name="nadrukvet">Waarom publiceert de gemeente dit bericht? </text:span>
          </text:p>
            <text:p text:style-name="common-al">Een omgevingsvergunning wordt bij de gemeente aangevraagd om toestemming te krijgen om iets te bouwen, verbouwen, slopen, kappen, aan te leggen of om een milieubelastende activiteit uit te voeren. Met dit bericht laat gemeente u weten dat er misschien iets verandert in uw omgeving. U kunt nu reageren als u het hier niet mee eens bent.</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61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ambtshalve intrekken van de vigerende vergunning omdat de activiteiten niet meer worden uitgevoerd op de locatie Pieter Hoebeeweg 46 te Dordrecht zaaknummer 9003601151</meta:user-defined>
    <meta:user-defined meta:name="DCTERMS.W3CDTF/DCTERMS.available">2026-07-30</meta:user-defined>
    <meta:user-defined meta:name="DCTERMS.W3CDTF/OVERHEIDop.jaargang">2026</meta:user-defined>
    <meta:user-defined meta:name="OVERHEIDop.publicationIssue">366139</meta:user-defined>
    <meta:user-defined meta:name="OVERHEIDop.GmbID/DC.identifier">gmb-2026-366139</meta:user-defined>
    <meta:user-defined meta:name="OVERHEIDop.versieInformatie"/>
  </office:meta>
</office:document-meta>
</file>