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5744 / Verleende aanvraag omgevingsvergunning – onder voorwaarden / Nieuwstraat 20, 6019BV te Wessem / Maasgouw / bekendgemaakt op 17 juli 2026 / het verbouwen van een woning / Activiteit: Bouwactiviteit (Omgevingsplan) en Afwijken van regels in het omgevingspla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05744 / Verleende aanvraag omgevingsvergunning – onder voorwaarden / Nieuwstraat 20, 6019BV te Wessem / Maasgouw / bekendgemaakt op 17 juli 2026 / het verbouwen van een woning / Activiteit: Bouwactiviteit (Omgevingsplan) en Afwijken van regels in het omgevingsplan 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6613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13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5744 </meta:user-defined>
    <dc:language>nl</dc:language>
    <meta:user-defined meta:name="OVERHEIDop.locatietype/OVERHEIDop.gebiedsmarkering">Adres</meta:user-defined>
    <meta:user-defined meta:name="DC.title">Z2026-00005744 / Verleende aanvraag omgevingsvergunning – onder voorwaarden / Nieuwstraat 20, 6019BV te Wessem / Maasgouw / bekendgemaakt op 17 juli 2026 / het verbouwen van een woning / Activiteit: Bouwactiviteit (Omgevingsplan) en Afwijken van regels in het omgevingspla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130</meta:user-defined>
    <meta:user-defined meta:name="OVERHEIDop.GmbID/DC.identifier">gmb-2026-366130</meta:user-defined>
    <meta:user-defined meta:name="OVERHEIDop.versieInformatie"/>
  </office:meta>
</office:document-meta>
</file>