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8121257i05cfe36c-199a-40f3-9f96-70c91fe3387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passen bestuursdwang voor een Symphon St., kleur zwart, zonder kenteken aan Andries van Bronckhorstlaan ter hoogte van nummer 621 te Spijkenisse</text:p>
      <text:section text:name="zakelijke-mededeling_id1-3-2" text:style-name="zakelijke-mededeling">
        <text:section text:name="zakelijke-mededeling-tekst_id1-3-2-1" text:style-name="zakelijke-mededeling-tekst">
          <text:section text:name="tekst_id1-3-2-1-1" text:style-name="tekst">
            <text:p text:style-name="common-al">Met toepassing van artikel 125 Gemeentewet en 5:25 Algemene wet bestuursrecht (Awb) is de gemeente voornemens een scooter, te weten:</text:p>
            <text:list text:style-name="id1-3-2-1-1-2">
              <text:list-item text:style-override="id1-3-2-1-1-2-1">
                <text:number>-</text:number>
                <text:p text:style-name="al">Merk Symphon St., kleur zwart, zonder kenteken</text:p>
              </text:list-item>
            </text:list>
            <text:p text:style-name="common-al">en geparkeerd aan de Andries van Bronckhorstlaan ter hoogte van nummer 621 te Spijkenisse te laten verwijderen op 15 augustus 2026 om 12.00 uur. Deze scooter staat geparkeerd in strijd met artikel 5:5 van de Algemene plaatselijke verordening van de gemeente Nissewaard. De rechthebbende heeft tot en met <text:span text:style-name="nadrukvet"><text:span text:style-name="nadrukondlijn">zaterdag 15 augustus 2026 om 12.00 uur</text:span>  </text:span>de tijd om de scooter zelf te verwijderen.</text:p>
            <text:p text:style-name="common-al">De kosten verbonden aan het verwijderen en opslaan van de scooter wordt verhaald op de rechthebbende. De scooter wordt voor een termijn van 8 weken opgeslagen bij de firma Steenhoven te Heenvliet. Daarna zal tot vernietiging van de scooter worden overgegaan. De rechthebbende van de scooter kan na deze publicatie contact opnemen met het team Toezicht via telefoonnummer 14 0181. De rechthebbende kan de scooter, na het voldoen van de gemaakte kosten, meenemen. Op grond van het bepaalde in de Awb kunnen belanghebbenden tegen dit besluit binnen zes weken na de dag van de publicatie van dit bericht, een bezwaarschrift indienen bij het college van Burgemeester en wethouders van de gemeente Nissewaard, Postbus 25, 3200 AA Spijkenisse. </text:p>
            <text:p text:style-name="common-al">NB. Mocht blijken dat de te maken kosten hoger liggen dan de eventuele opbrengst van de scooter, dan is de gemeente bevoegd, op grond van artikel 5:30 Awb, de scooter 14 dagen na deze publicatie te laten vernietigen.</text:p>
            <text:p text:style-name="last-al">
            <draw:frame><draw:text-box><text:section text:name="plaatje_id1-3-2-1-1-6-1" text:style-name="plaatje">
              <text:p text:style-name="illustratie_id1-3-2-1-1-6-1-1"><draw:frame draw:style-name="illustratie_id1-3-2-1-1-6-1-1" text:anchor-type="paragraph" svg:width="125mm" svg:height="57mm"><draw:image xlink:href="Pictures/Schermafbeelding2026-07-28121257i05cfe36c-199a-40f3-9f96-70c91fe33873.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1-1" style:parent-style-name="Standard">
      <style:paragraph-properties style:line-spacing="0mm" style:text-autospace="none" ofo:line-height="0.001cm"/>
    </style:style>
    <style:style style:family="graphic" style:name="illustratie_id1-3-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ssewaard</text:p>
            </table:table-cell>
            <table:table-cell office:value-type="string" table:style-name="header.C">
              <text:p text:style-name="headerright"><text:span text:style-name="nr">Nr. 36611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1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1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ssewaard</meta:user-defined>
    <meta:user-defined meta:name="OVERHEID.Informatietype/DC.type">officiële publicatie</meta:user-defined>
    <meta:user-defined meta:name="OVERHEID.Gemeente/DCTERMS.publisher">Nissewaard</meta:user-defined>
    <meta:user-defined meta:name="OVERHEID.Gemeente/OVERHEID.authority">Nissewaard</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Toepassen bestuursdwang voor een Symphon St., kleur zwart, zonder kenteken aan Andries van Bronckhorstlaan ter hoogte van nummer 621 te Spijkenisse</meta:user-defined>
    <meta:user-defined meta:name="DCTERMS.W3CDTF/DCTERMS.available">2026-07-31</meta:user-defined>
    <meta:user-defined meta:name="DCTERMS.W3CDTF/OVERHEIDop.jaargang">2026</meta:user-defined>
    <meta:user-defined meta:name="OVERHEIDop.publicationIssue">366119</meta:user-defined>
    <meta:user-defined meta:name="OVERHEIDop.GmbID/DC.identifier">gmb-2026-366119</meta:user-defined>
    <meta:user-defined meta:name="OVERHEIDop.versieInformatie"/>
  </office:meta>
</office:document-meta>
</file>