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fvalcontainer op het Floraplein nabij Ambachtstraat 3 in Hillegom, Z2026-000021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 op het Floraplein nabij Ambachtstraat 3 voor het plaatsen van een afvalcontainer.</text:p>
              </text:list-item>
            </text:list>
            <text:p text:style-name="common-al"/>
            <text:p text:style-name="common-al">Ingangsdatum van: 6 augustus 2026</text:p>
            <text:p text:style-name="common-al">Einddatum tot en met: 5 september 2026</text:p>
            <text:p text:style-name="common-al">
            <text:span text:style-name="nadrukcur">Datum besluit: </text:span>28 juli 2026</text:p>
            <text:p text:style-name="common-al">
            <text:span text:style-name="nadrukcur">Uiterlijke reactiedatum: </text:span>8 september 2026</text:p>
            <text:p text:style-name="common-al">Kenmerk besluit: Z2026-00002194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Hillegom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Hillegom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6611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11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11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legom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194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afvalcontainer op het Floraplein nabij Ambachtstraat 3 in Hillegom, Z2026-00002194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117</meta:user-defined>
    <meta:user-defined meta:name="OVERHEIDop.GmbID/DC.identifier">gmb-2026-366117</meta:user-defined>
    <meta:user-defined meta:name="OVERHEIDop.versieInformatie"/>
  </office:meta>
</office:document-meta>
</file>