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aliseren overkapping aan voorzijde tussen woning en berging, Zilverschoontuin 7 2317NL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9555</text:p>
            <text:p text:style-name="common-al">
            <text:span text:style-name="nadrukvet">Ingekomen:</text:span> 08-06-2026</text:p>
            <text:p text:style-name="common-al">
            <text:span text:style-name="nadrukvet">Datum besluit:</text:span> 28-07-2026</text:p>
            <text:p text:style-name="common-al">
            <text:span text:style-name="nadrukvet">Locatie:</text:span> Zilverschoontuin 7 2317NL Leiden</text:p>
            <text:p text:style-name="common-al">
            <text:span text:style-name="nadrukvet">Projectomschrijving:</text:span> realiseren overkapping aan voorzijde tussen woning en berging</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9555</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610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0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0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9555</meta:user-defined>
    <meta:user-defined meta:name="DCTERMS.abstract">realiseren overkapping aan voorzijde tussen woning en berg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ealiseren overkapping aan voorzijde tussen woning en berging, Zilverschoontuin 7 2317NL Leiden</meta:user-defined>
    <meta:user-defined meta:name="DCTERMS.W3CDTF/DCTERMS.available">2026-08-06</meta:user-defined>
    <meta:user-defined meta:name="DCTERMS.W3CDTF/OVERHEIDop.jaargang">2026</meta:user-defined>
    <meta:user-defined meta:name="OVERHEIDop.externeBijlage">LEIDEN_202606_GFO_ZAKEN_833990_Samenvatting 000|exb-2026-27249</meta:user-defined>
    <meta:user-defined meta:name="OVERHEIDop.publicationIssue">366108</meta:user-defined>
    <meta:user-defined meta:name="OVERHEIDop.GmbID/DC.identifier">gmb-2026-366108</meta:user-defined>
    <meta:user-defined meta:name="OVERHEIDop.versieInformatie"/>
  </office:meta>
</office:document-meta>
</file>