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Wijmerspad 13, 9919TA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msdelta een aanvraag ontvangen voor het kappen van 2 bomen op de locatie Wijmerspad 13, 9919TA Lopper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60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898</meta:user-defined>
    <meta:user-defined meta:name="DCTERMS.abstract">27 juli 2026 voor het kappen van 2 bomen op de locatie Wijmerspad 13, 9919TA Loppersum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Wijmerspad 13, 9919TA Lopper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090</meta:user-defined>
    <meta:user-defined meta:name="OVERHEIDop.GmbID/DC.identifier">gmb-2026-366090</meta:user-defined>
    <meta:user-defined meta:name="OVERHEIDop.versieInformatie"/>
  </office:meta>
</office:document-meta>
</file>