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van een werkplaats en wijzigen brandscheidingen , Heidelberglaan 100 in Utrecht, GU-Z2026-0062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922</text:p>
            <text:p text:style-name="common-al">Toelichting: het verbouwen van een werkplaats en wijzigen brandscheidingen </text:p>
            <text:p text:style-name="common-al">Datum ontvangst aanvraag: 28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0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922</meta:user-defined>
    <meta:user-defined meta:name="DCTERMS.abstract">Toelichting: het verbouwen van een werkplaats en wijzigen brandscheidingen </meta:user-defined>
    <dc:language>nl</dc:language>
    <meta:user-defined meta:name="OVERHEIDop.locatietype/OVERHEIDop.gebiedsmarkering">Vlak</meta:user-defined>
    <meta:user-defined meta:name="DC.title">Aanvraag omgevingsvergunning, het verbouwen van een werkplaats en wijzigen brandscheidingen , Heidelberglaan 100 in Utrecht, GU-Z2026-0062922</meta:user-defined>
    <meta:user-defined meta:name="OVERHEIDop.datumEindeReactietermijn">2026-09-22</meta:user-defined>
    <meta:user-defined meta:name="OVERHEIDop.terinzageleggingBG">https://jeleefomgeving.nl/inzien/002220647/6a2cfe9a-a775-498b-91e8-ca9b8e4a7fe0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70</meta:user-defined>
    <meta:user-defined meta:name="OVERHEIDop.GmbID/DC.identifier">gmb-2026-366070</meta:user-defined>
    <meta:user-defined meta:name="OVERHEIDop.versieInformatie"/>
  </office:meta>
</office:document-meta>
</file>