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nieuwen van de voorgevelpui en plaatsen lichtstraat achterdak, Vinkenburgstraat 14, 3512AB Utrecht, GU-Z2026-00629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929</text:p>
            <text:p text:style-name="common-al">Toelichting: het vernieuwen van de voorgevelpui en plaatsen lichtstraat achterdak</text:p>
            <text:p text:style-name="common-al">Datum ontvangst aanvraag: 28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06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2929</meta:user-defined>
    <meta:user-defined meta:name="DCTERMS.abstract">Toelichting: het vernieuwen van de voorgevelpui en plaatsen lichtstraat achterdak</meta:user-defined>
    <dc:language>nl</dc:language>
    <meta:user-defined meta:name="OVERHEIDop.locatietype/OVERHEIDop.gebiedsmarkering">Vlak</meta:user-defined>
    <meta:user-defined meta:name="DC.title">Aanvraag omgevingsvergunning, het vernieuwen van de voorgevelpui en plaatsen lichtstraat achterdak, Vinkenburgstraat 14, 3512AB Utrecht, GU-Z2026-0062929</meta:user-defined>
    <meta:user-defined meta:name="OVERHEIDop.datumEindeReactietermijn">2026-09-22</meta:user-defined>
    <meta:user-defined meta:name="OVERHEIDop.terinzageleggingBG">https://jeleefomgeving.nl/inzien/002220647/91da2b21-d317-4b37-8e39-9e704d97b74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69</meta:user-defined>
    <meta:user-defined meta:name="OVERHEIDop.GmbID/DC.identifier">gmb-2026-366069</meta:user-defined>
    <meta:user-defined meta:name="OVERHEIDop.versieInformatie"/>
  </office:meta>
</office:document-meta>
</file>