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hogen van de nok en het vervangen van twee dakkapellen, Prinses Margrietlaan 13, 3454AK De Meern, GU-Z2026-0062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948</text:p>
            <text:p text:style-name="common-al">Toelichting: het verhogen van de nok en het vervangen van twee dakkapellen</text:p>
            <text:p text:style-name="common-al">Datum ontvangst aanvraag: 28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605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5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948</meta:user-defined>
    <meta:user-defined meta:name="DCTERMS.abstract">Toelichting: het verhogen van de nok en het vervangen van twee dakkapellen</meta:user-defined>
    <dc:language>nl</dc:language>
    <meta:user-defined meta:name="OVERHEIDop.locatietype/OVERHEIDop.gebiedsmarkering">Vlak</meta:user-defined>
    <meta:user-defined meta:name="DC.title">Aanvraag omgevingsvergunning, het verhogen van de nok en het vervangen van twee dakkapellen, Prinses Margrietlaan 13, 3454AK De Meern, GU-Z2026-0062948</meta:user-defined>
    <meta:user-defined meta:name="OVERHEIDop.datumEindeReactietermijn">2026-09-22</meta:user-defined>
    <meta:user-defined meta:name="OVERHEIDop.terinzageleggingBG">https://jeleefomgeving.nl/inzien/002220647/7ea92d20-334d-4521-a6a8-a757e073382c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54</meta:user-defined>
    <meta:user-defined meta:name="OVERHEIDop.GmbID/DC.identifier">gmb-2026-366054</meta:user-defined>
    <meta:user-defined meta:name="OVERHEIDop.versieInformatie"/>
  </office:meta>
</office:document-meta>
</file>