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/e aanbouw en het vergroten en plaatsen dakkapel met 2 airco units , Linnaeuslaan 8, 3571TW Utrecht, GU-Z2026-00627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777</text:p>
            <text:p text:style-name="common-al">Toelichting: het bouwen v/e aanbouw en het vergroten en plaatsen dakkapel met 2 airco units </text:p>
            <text:p text:style-name="common-al">Datum ontvangst aanvraag: 27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605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2777</meta:user-defined>
    <meta:user-defined meta:name="DCTERMS.abstract">Toelichting: het bouwen v/e aanbouw en het vergroten en plaatsen dakkapel met 2 airco units </meta:user-defined>
    <dc:language>nl</dc:language>
    <meta:user-defined meta:name="OVERHEIDop.locatietype/OVERHEIDop.gebiedsmarkering">Vlak</meta:user-defined>
    <meta:user-defined meta:name="DC.title">Aanvraag omgevingsvergunning, het bouwen v/e aanbouw en het vergroten en plaatsen dakkapel met 2 airco units , Linnaeuslaan 8, 3571TW Utrecht, GU-Z2026-0062777</meta:user-defined>
    <meta:user-defined meta:name="OVERHEIDop.datumEindeReactietermijn">2026-09-21</meta:user-defined>
    <meta:user-defined meta:name="OVERHEIDop.terinzageleggingBG">https://jeleefomgeving.nl/inzien/002220647/1b772b33-8fc7-4f66-8245-606016451c52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53</meta:user-defined>
    <meta:user-defined meta:name="OVERHEIDop.GmbID/DC.identifier">gmb-2026-366053</meta:user-defined>
    <meta:user-defined meta:name="OVERHEIDop.versieInformatie"/>
  </office:meta>
</office:document-meta>
</file>