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Z2026-00009795 / Sloopmelding / Visserstraat 50, 6067 CE te Linne / Maasgouw / bekendgemaakt op 16 juli 2026 / het verwijderen van 34m2 aan asbesthoudende geschroefde golfplaten / Activiteit: Sloopwerkzaamheden aan bouwwerk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Z2026-00009795 / Sloopmelding / Visserstraat 50, 6067 CE te Linne / Maasgouw / bekendgemaakt op 16 juli 2026 / het verwijderen van 34m2 aan asbesthoudende geschroefde golfplaten / Activiteit: Sloopwerkzaamheden aan bouwwer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gouw</text:p>
            </table:table-cell>
            <table:table-cell office:value-type="string" table:style-name="header.C">
              <text:p text:style-name="headerright"><text:span text:style-name="nr">Nr. 366049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049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049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Maasgouw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Maasgouw</meta:user-defined>
    <meta:user-defined meta:name="OVERHEID.Gemeente/OVERHEID.authority">Maasgouw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Z2026-00009795 </meta:user-defined>
    <dc:language>nl</dc:language>
    <meta:user-defined meta:name="OVERHEIDop.locatietype/OVERHEIDop.gebiedsmarkering">Adres</meta:user-defined>
    <meta:user-defined meta:name="DC.title">Z2026-00009795 / Sloopmelding / Visserstraat 50, 6067 CE te Linne / Maasgouw / bekendgemaakt op 16 juli 2026 / het verwijderen van 34m2 aan asbesthoudende geschroefde golfplaten / Activiteit: Sloopwerkzaamheden aan bouwwerken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6049</meta:user-defined>
    <meta:user-defined meta:name="OVERHEIDop.GmbID/DC.identifier">gmb-2026-366049</meta:user-defined>
    <meta:user-defined meta:name="OVERHEIDop.versieInformatie"/>
  </office:meta>
</office:document-meta>
</file>