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Tijdelijke bewonen recreatiewoning, Vredenseweg 148-01, 7113AE Winterswijk Henxel (daarvoor Kattenbergweg 2-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Tijdelijke bewonen recreatiewoning aan Vredenseweg 148-01, 7113AE Winterswijk Henxel</text:span>
          </text:p>
            <text:p text:style-name="common-al">De gemeente Winterswijk heeft per 13 februari 2026 een omgevingsvergunning verleend. De gemeente Winterswijk geeft hiermee toestemming voor het tijdelijke bewonen recreatiewoning (vanwege bouwen woning) aan Vredenseweg 148-01, 7113AE Winterswijk Henxel. Het betreft hier een wijzing van locatie op een reeds verleende vergunning.</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7 maart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6604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4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4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149</meta:user-defined>
    <meta:user-defined meta:name="DCTERMS.abstract">Betreft: beschikking op aanvraag op locatie Vredenseweg 148-01, 7113AE Winterswijk Henxel (daarvoor Kattenbergweg 2-18)</meta:user-defined>
    <dc:language>nl</dc:language>
    <meta:user-defined meta:name="OVERHEIDop.locatietype/OVERHEIDop.gebiedsmarkering">Vlak</meta:user-defined>
    <meta:user-defined meta:name="OVERHEIDop.locatietype/OVERHEIDop.gebiedsmarkering">Punt</meta:user-defined>
    <meta:user-defined meta:name="DC.title">Kennisgeving besluit op Tijdelijke bewonen recreatiewoning, Vredenseweg 148-01, 7113AE Winterswijk Henxel (daarvoor Kattenbergweg 2-18)</meta:user-defined>
    <meta:user-defined meta:name="DCTERMS.W3CDTF/DCTERMS.available">2026-07-30</meta:user-defined>
    <meta:user-defined meta:name="DCTERMS.W3CDTF/OVERHEIDop.jaargang">2026</meta:user-defined>
    <meta:user-defined meta:name="OVERHEIDop.publicationIssue">366046</meta:user-defined>
    <meta:user-defined meta:name="OVERHEIDop.GmbID/DC.identifier">gmb-2026-366046</meta:user-defined>
    <meta:user-defined meta:name="OVERHEIDop.versieInformatie"/>
  </office:meta>
</office:document-meta>
</file>