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5439 / Intrekken aanvraag omgevingsvergunning / Thornerbeek te Thorn / Maasgouw / bekendgemaakt op 17 juli 2026 / het mogelijk maken van 50 meter zonering Thorn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5439 / Intrekken aanvraag omgevingsvergunning / Thornerbeek te Thorn / Maasgouw / bekendgemaakt op 17 juli 2026 / het mogelijk maken van 50 meter zonering Thornerbee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6604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439 </meta:user-defined>
    <dc:language>nl</dc:language>
    <meta:user-defined meta:name="OVERHEIDop.locatietype/OVERHEIDop.gebiedsmarkering">Woonplaats</meta:user-defined>
    <meta:user-defined meta:name="DC.title">Z2026-00005439 / Intrekken aanvraag omgevingsvergunning / Thornerbeek te Thorn / Maasgouw / bekendgemaakt op 17 juli 2026 / het mogelijk maken van 50 meter zonering Thornerbee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42</meta:user-defined>
    <meta:user-defined meta:name="OVERHEIDop.GmbID/DC.identifier">gmb-2026-366042</meta:user-defined>
    <meta:user-defined meta:name="OVERHEIDop.versieInformatie"/>
  </office:meta>
</office:document-meta>
</file>