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er hoogte van het perceel Glenn Millerhof 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2 Pinus nigra subsp.nigra (stamomtrekken  157 - 235 cm), staande in de gemeenschappelijke tuin ter hoogte van het perceel Glenn Millerhof 82 en herbeplanting </text:p>
            <text:p text:style-name="common-al"/>
            <text:p text:style-name="common-al">Ons kenmerk: VTH2026-6510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er hoogte van het perceel Glenn Millerhof 82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8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603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3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3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5106</meta:user-defined>
    <meta:user-defined meta:name="DCTERMS.abstract">het kappen van 2 Pinus nigra subsp.nigra (stamomtrekken  157 - 235 cm), staande in de gemeenschappelijke tuin ter hoogte van het perceel Glenn Millerhof 82 en herbeplanting</meta:user-defined>
    <dc:language>nl</dc:language>
    <meta:user-defined meta:name="OVERHEIDop.locatietype/OVERHEIDop.gebiedsmarkering">Punt</meta:user-defined>
    <meta:user-defined meta:name="DC.title">Omgevingsvergunning - Aangevraagd, ter hoogte van het perceel Glenn Millerhof 82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33</meta:user-defined>
    <meta:user-defined meta:name="OVERHEIDop.GmbID/DC.identifier">gmb-2026-366033</meta:user-defined>
    <meta:user-defined meta:name="OVERHEIDop.versieInformatie"/>
  </office:meta>
</office:document-meta>
</file>