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Fit Runners Zomerchallenge ( Mini triathlon Zwemmen, fietsen, hardlopen) op 12 augustus 2026 aan Graaf van Lynden van Sandenburgweg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 voor een klein evenement</text:span>
          </text:p>
            <text:p text:style-name="common-al">Burgemeester van Wijk bij Duurstede maakt bekend dat zij de volgende melding voor kleinschalig evenement heeft geaccepteerd:</text:p>
            <text:p text:style-name="common-al">Zaaknummer : 1251460</text:p>
            <text:p text:style-name="common-al">Omschrijving evenement  : Fit Runners Zomerchallenge ( Mini triathlon Zwemmen, fietsen, hardlopen)</text:p>
            <text:p text:style-name="common-al">Datum evenement : 12-08-2026</text:p>
            <text:p text:style-name="common-al">Locatie : Graaf van Lynden van Sandenburgweg, (3945 PB) Cothen</text:p>
            <text:p text:style-name="common-al">Datum verzonden : 21-07-2026</text:p>
            <text:p text:style-name="common-al">Belanghebbenden kunnen tegen deze beslissing(en) <text:span text:style-name="nadrukvet">GEEN</text:span> bezwaarschrift indienen bij de burgemeester van Wijk bij Buurstede.</text:p>
            <text:p text:style-name="common-al">U kunt over deze melding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ons contactformulier</text:a> of hiervoor een <text:a xlink:href="https://www.wijkbijduurstede.nl/afspraak-maken#select/productguid/49a239ad-e60e-4c13-abbe-5ef66aa94328/Afspraak-met-team-Bouwen" xlink:type="simple"><text:span text:style-name="nadrukondlijn">afspraak maken</text:span></text:a> onder vermelding van het zaaknummer.</text:p>
            <text:p text:style-name="last-al">Kenmerk gemeente WbD: 2026-53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6603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3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3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1251460</meta:user-defined>
    <dc:language>nl</dc:language>
    <meta:user-defined meta:name="OVERHEIDop.locatietype/OVERHEIDop.gebiedsmarkering">Weg</meta:user-defined>
    <meta:user-defined meta:name="DC.title">Melding voor het Fit Runners Zomerchallenge ( Mini triathlon Zwemmen, fietsen, hardlopen) op 12 augustus 2026 aan Graaf van Lynden van Sandenburgweg te Coth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30</meta:user-defined>
    <meta:user-defined meta:name="OVERHEIDop.GmbID/DC.identifier">gmb-2026-366030</meta:user-defined>
    <meta:user-defined meta:name="OVERHEIDop.versieInformatie"/>
  </office:meta>
</office:document-meta>
</file>