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ijdelijke) verhuur van diverse percelen gemeentegrond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Gemeente Alphen aan den Rijn is van plan diverse percelen gemeentegrond te verhuren aan BAM Wonen B.V. De locaties liggen rondom de locatie Ouvertureweg – Herenhof in Alphen aan den Rijn. De locaties staan in het kadaster bekend als gemeente Oudshoorn, sectie C, nummers 6189 en 11208 (gedeeltelijk), hierna ‘de percelen’ genoemd. Het totaal aantal percelen heeft een oppervlakte van ongeveer 356 m2. </text:p>
            <text:p text:style-name="al"/>
            <text:p text:style-name="al">Toelichting </text:p>
            <text:p text:style-name="al"/>
            <text:p text:style-name="al">De gemeente is van plan de percelen tijdelijk te verhuren aan BAM Wonen B.V., die de percelen nodig heeft voor de uitvoering van verduurzamings- en woningverbeteringswerkzaamheden gelegen aan de Ouvertureweg in Alphen aan den Rijn. Het gaat om percelen die worden ingericht als bouwplaatsinrichting te weten: opslag- en afvalcontainers, steigers, glas- en kozijnbokken, toiletunits, torenkraan en ventilatorwagen. De verhuur is tijdelijk en blijft naar verwachting noodzakelijk tot en met het tweede kwartaal 2027. </text:p>
            <text:p text:style-name="al"/>
            <text:p text:style-name="al">De gemeente is van plan het perceel één-op-één te verhuren aan BAM Wonen B.V., omdat dit bedrijf de enige serieuze kandidaat is voor de tijdelijke huur. De reden hiervoor zijn: het perceel ligt in de directe omgeving van de verduurzamingsopdracht. Op basis van deze omstandigheden is BAM Wonen B.V. de enige serieuze kandidaat voor de tijdelijke huur van de percelen. </text:p>
            <text:p text:style-name="al"/>
            <text:p text:style-name="al">Bent u het hiermee niet eens?</text:p>
            <text:p text:style-name="al"/>
            <text:p text:style-name="al">Bent u het niet eens met de geplande tijdelijke verhuur omdat u zichzelf als een serieuze kandidaat beschouwt? Dan kunt u uiterlijk binnen twintig kalenderdagen na de publicatiedatum van dit bericht een spoedprocedure (kort geding) beginnen bij de bevoegde voorzieningenrechter. Kijk voor meer informatie over het starten van een spoedprocedure op www.rechtspraak.nl. </text:p>
            <text:p text:style-name="al"/>
            <text:p text:style-name="al">Hoe het verder verloopt</text:p>
            <text:p text:style-name="al"/>
            <text:p text:style-name="al">Twintig kalenderdagen na de publicatiedatum van dit bericht wordt de huurovereenkomst aangeboden aan de huurder. Als er een kort geding is aangespannen, dan wacht de gemeente de uitkomst hiervan af.</text:p>
            <text:p text:style-name="al"/>
            <text:p text:style-name="al">Meer informatie</text:p>
            <text:p text:style-name="al"/>
            <text:p text:style-name="al">Als u vragen heeft over deze verhuur, of wilt u de situatietekening inzien dan kunt u contact opnemen met team Vastgoed en Grondzaken, via het e-mailadres vastgoedhuur@alphenaandenrijn.nl.</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6602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2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2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Alphen aan den Rijn</meta:user-defined>
    <meta:user-defined meta:name="OVERHEID.Informatietype/DC.type">officiële publicatie</meta:user-defined>
    <meta:user-defined meta:name="OVERHEIDop.Rubriek/DC.type">overige overheidsinformatie</meta:user-defined>
    <meta:user-defined meta:name="OVERHEID.Gemeente/OVERHEID.authority">Alphen aan den Rijn</meta:user-defined>
    <meta:user-defined meta:name="OVERHEID.Gemeente/DCTERMS.publisher">Alphen aan den Rij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kendmaking voornemen (tijdelijke) verhuur van diverse percelen gemeentegrond</meta:user-defined>
    <meta:user-defined meta:name="DCTERMS.W3CDTF/DCTERMS.available">2026-08-05</meta:user-defined>
    <meta:user-defined meta:name="DCTERMS.W3CDTF/OVERHEIDop.jaargang">2026</meta:user-defined>
    <meta:user-defined meta:name="OVERHEIDop.publicationIssue">366029</meta:user-defined>
    <meta:user-defined meta:name="OVERHEIDop.GmbID/DC.identifier">gmb-2026-366029</meta:user-defined>
    <meta:user-defined meta:name="OVERHEIDop.versieInformatie"/>
  </office:meta>
</office:document-meta>
</file>